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Лист1">
        <table:table-row>
          <table:table-cell office:value-type="float" office:value="300">
            <text:p>300</text:p>
          </table:table-cell>
          <table:table-cell/>
          <table:table-cell/>
        </table:table-row>
        <table:table-row>
          <table:table-cell office:value-type="float" office:value="604">
            <text:p>60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1">
            <text:p>75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8">
            <text:p>78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8">
            <text:p>78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00">
            <text:p>80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64">
            <text:p>56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5">
            <text:p>44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12">
            <text:p>6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98">
            <text:p>89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0">
            <text:p>68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2">
            <text:p>59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85">
            <text:p>88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10">
            <text:p>61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70">
            <text:p>770</text:p>
          </table:table-cell>
          <table:table-cell office:value-type="float" office:value="0">
            <text:p>0</text:p>
          </table:table-cell>
          <table:table-cell office:value-type="float" office:value="817">
            <text:p>817</text:p>
          </table:table-cell>
        </table:table-row>
        <table:table-row>
          <table:table-cell office:value-type="float" office:value="850">
            <text:p>85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0">
            <text:p>57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03">
            <text:p>7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1">
            <text:p>81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73">
            <text:p>77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19">
            <text:p>61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5">
            <text:p>845</text:p>
          </table:table-cell>
          <table:table-cell office:value-type="float" office:value="0">
            <text:p>0</text:p>
          </table:table-cell>
          <table:table-cell office:value-type="float" office:value="858">
            <text:p>858</text:p>
          </table:table-cell>
        </table:table-row>
        <table:table-row>
          <table:table-cell office:value-type="float" office:value="643">
            <text:p>64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96">
            <text:p>79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6">
            <text:p>84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79">
            <text:p>87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06">
            <text:p>60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03">
            <text:p>7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51">
            <text:p>85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6">
            <text:p>78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7">
            <text:p>66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86">
            <text:p>88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35">
            <text:p>73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62">
            <text:p>76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68">
            <text:p>56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6">
            <text:p>816</text:p>
          </table:table-cell>
          <table:table-cell office:value-type="float" office:value="0">
            <text:p>0</text:p>
          </table:table-cell>
          <table:table-cell office:value-type="float" office:value="870">
            <text:p>870</text:p>
          </table:table-cell>
        </table:table-row>
        <table:table-row>
          <table:table-cell office:value-type="float" office:value="801">
            <text:p>8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2">
            <text:p>52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38">
            <text:p>83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7">
            <text:p>44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0">
            <text:p>440</text:p>
          </table:table-cell>
          <table:table-cell office:value-type="float" office:value="0">
            <text:p>0</text:p>
          </table:table-cell>
          <table:table-cell office:value-type="float" office:value="880">
            <text:p>880</text:p>
          </table:table-cell>
        </table:table-row>
        <table:table-row>
          <table:table-cell office:value-type="float" office:value="692">
            <text:p>69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97">
            <text:p>49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64">
            <text:p>76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0">
            <text:p>67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33">
            <text:p>83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62">
            <text:p>86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44">
            <text:p>64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03">
            <text:p>6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8">
            <text:p>59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2">
            <text:p>78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62">
            <text:p>86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6">
            <text:p>4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97">
            <text:p>49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27">
            <text:p>72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4">
            <text:p>44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2">
            <text:p>53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89">
            <text:p>88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22">
            <text:p>422</text:p>
          </table:table-cell>
          <table:table-cell office:value-type="float" office:value="0">
            <text:p>0</text:p>
          </table:table-cell>
          <table:table-cell office:value-type="float" office:value="578">
            <text:p>578</text:p>
          </table:table-cell>
        </table:table-row>
        <table:table-row>
          <table:table-cell office:value-type="float" office:value="860">
            <text:p>86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3">
            <text:p>48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55">
            <text:p>55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2">
            <text:p>44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9">
            <text:p>529</text:p>
          </table:table-cell>
          <table:table-cell office:value-type="float" office:value="0">
            <text:p>0</text:p>
          </table:table-cell>
          <table:table-cell office:value-type="float" office:value="708">
            <text:p>708</text:p>
          </table:table-cell>
        </table:table-row>
        <table:table-row>
          <table:table-cell office:value-type="float" office:value="624">
            <text:p>62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3">
            <text:p>52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03">
            <text:p>8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7">
            <text:p>45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1">
            <text:p>51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4">
            <text:p>48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5">
            <text:p>65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3">
            <text:p>5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66">
            <text:p>76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28">
            <text:p>82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66">
            <text:p>86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52">
            <text:p>55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7">
            <text:p>57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9">
            <text:p>75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7">
            <text:p>57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0">
            <text:p>62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9">
            <text:p>81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74">
            <text:p>87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88">
            <text:p>588</text:p>
          </table:table-cell>
          <table:table-cell office:value-type="float" office:value="0">
            <text:p>0</text:p>
          </table:table-cell>
          <table:table-cell office:value-type="float" office:value="635">
            <text:p>635</text:p>
          </table:table-cell>
        </table:table-row>
        <table:table-row>
          <table:table-cell office:value-type="float" office:value="759">
            <text:p>75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9">
            <text:p>67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8">
            <text:p>44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1">
            <text:p>62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01">
            <text:p>8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9">
            <text:p>65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76">
            <text:p>776</text:p>
          </table:table-cell>
          <table:table-cell office:value-type="float" office:value="0">
            <text:p>0</text:p>
          </table:table-cell>
          <table:table-cell office:value-type="float" office:value="811">
            <text:p>811</text:p>
          </table:table-cell>
        </table:table-row>
        <table:table-row>
          <table:table-cell office:value-type="float" office:value="424">
            <text:p>42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0">
            <text:p>480</text:p>
          </table:table-cell>
          <table:table-cell office:value-type="float" office:value="0">
            <text:p>0</text:p>
          </table:table-cell>
          <table:table-cell office:value-type="float" office:value="527">
            <text:p>527</text:p>
          </table:table-cell>
        </table:table-row>
        <table:table-row>
          <table:table-cell office:value-type="float" office:value="505">
            <text:p>5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8">
            <text:p>78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7">
            <text:p>78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22">
            <text:p>722</text:p>
          </table:table-cell>
          <table:table-cell office:value-type="float" office:value="0">
            <text:p>0</text:p>
          </table:table-cell>
          <table:table-cell office:value-type="float" office:value="847">
            <text:p>847</text:p>
          </table:table-cell>
        </table:table-row>
        <table:table-row>
          <table:table-cell office:value-type="float" office:value="858">
            <text:p>85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1">
            <text:p>53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5">
            <text:p>755</text:p>
          </table:table-cell>
          <table:table-cell office:value-type="float" office:value="0">
            <text:p>0</text:p>
          </table:table-cell>
          <table:table-cell office:value-type="float" office:value="778">
            <text:p>778</text:p>
          </table:table-cell>
        </table:table-row>
        <table:table-row>
          <table:table-cell office:value-type="float" office:value="568">
            <text:p>56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85">
            <text:p>58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2">
            <text:p>65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94">
            <text:p>49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84">
            <text:p>88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9">
            <text:p>5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1">
            <text:p>53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1">
            <text:p>68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72">
            <text:p>47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9">
            <text:p>68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32">
            <text:p>83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2">
            <text:p>8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12">
            <text:p>7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01">
            <text:p>6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8">
            <text:p>51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5">
            <text:p>5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38">
            <text:p>83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8">
            <text:p>68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82">
            <text:p>58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04">
            <text:p>60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6">
            <text:p>62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6">
            <text:p>67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9">
            <text:p>84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5">
            <text:p>48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43">
            <text:p>74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4">
            <text:p>75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58">
            <text:p>55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19">
            <text:p>61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0">
            <text:p>53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2">
            <text:p>45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8">
            <text:p>54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45">
            <text:p>74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45">
            <text:p>64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1">
            <text:p>66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2">
            <text:p>62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3">
            <text:p>5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60">
            <text:p>56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0">
            <text:p>65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0">
            <text:p>57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5">
            <text:p>455</text:p>
          </table:table-cell>
          <table:table-cell office:value-type="float" office:value="0">
            <text:p>0</text:p>
          </table:table-cell>
          <table:table-cell office:value-type="float" office:value="847">
            <text:p>847</text:p>
          </table:table-cell>
        </table:table-row>
        <table:table-row>
          <table:table-cell office:value-type="float" office:value="895">
            <text:p>89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8">
            <text:p>57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08">
            <text:p>60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26">
            <text:p>42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4">
            <text:p>62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66">
            <text:p>76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7">
            <text:p>48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8">
            <text:p>66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3">
            <text:p>59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0">
            <text:p>65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5">
            <text:p>68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00">
            <text:p>70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6">
            <text:p>8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04">
            <text:p>80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70">
            <text:p>87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99">
            <text:p>4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50">
            <text:p>85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05">
            <text:p>6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5">
            <text:p>48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7">
            <text:p>54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22">
            <text:p>42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8">
            <text:p>67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0">
            <text:p>44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78">
            <text:p>57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4">
            <text:p>524</text:p>
          </table:table-cell>
          <table:table-cell office:value-type="float" office:value="0">
            <text:p>0</text:p>
          </table:table-cell>
          <table:table-cell office:value-type="float" office:value="531">
            <text:p>531</text:p>
          </table:table-cell>
        </table:table-row>
        <table:table-row>
          <table:table-cell office:value-type="float" office:value="872">
            <text:p>87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5">
            <text:p>46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56">
            <text:p>85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5">
            <text:p>62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84">
            <text:p>78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6">
            <text:p>62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8">
            <text:p>59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65">
            <text:p>76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63">
            <text:p>56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26">
            <text:p>426</text:p>
          </table:table-cell>
          <table:table-cell office:value-type="float" office:value="0">
            <text:p>0</text:p>
          </table:table-cell>
          <table:table-cell office:value-type="float" office:value="576">
            <text:p>576</text:p>
          </table:table-cell>
        </table:table-row>
        <table:table-row>
          <table:table-cell office:value-type="float" office:value="754">
            <text:p>75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48">
            <text:p>74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9">
            <text:p>66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46">
            <text:p>6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900">
            <text:p>90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1">
            <text:p>46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0">
            <text:p>53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70">
            <text:p>77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42">
            <text:p>74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67">
            <text:p>76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97">
            <text:p>49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46">
            <text:p>6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72">
            <text:p>47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99">
            <text:p>799</text:p>
          </table:table-cell>
          <table:table-cell office:value-type="float" office:value="0">
            <text:p>0</text:p>
          </table:table-cell>
          <table:table-cell office:value-type="float" office:value="873">
            <text:p>873</text:p>
          </table:table-cell>
        </table:table-row>
        <table:table-row>
          <table:table-cell office:value-type="float" office:value="617">
            <text:p>61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61">
            <text:p>861</text:p>
          </table:table-cell>
          <table:table-cell office:value-type="float" office:value="0">
            <text:p>0</text:p>
          </table:table-cell>
          <table:table-cell office:value-type="float" office:value="880">
            <text:p>880</text:p>
          </table:table-cell>
        </table:table-row>
        <table:table-row>
          <table:table-cell office:value-type="float" office:value="697">
            <text:p>69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2">
            <text:p>8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3">
            <text:p>84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3">
            <text:p>75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3">
            <text:p>67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82">
            <text:p>88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94">
            <text:p>494</text:p>
          </table:table-cell>
          <table:table-cell office:value-type="float" office:value="0">
            <text:p>0</text:p>
          </table:table-cell>
          <table:table-cell office:value-type="float" office:value="614">
            <text:p>614</text:p>
          </table:table-cell>
        </table:table-row>
        <table:table-row>
          <table:table-cell office:value-type="float" office:value="858">
            <text:p>85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9">
            <text:p>6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17">
            <text:p>71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28">
            <text:p>728</text:p>
          </table:table-cell>
          <table:table-cell office:value-type="float" office:value="0">
            <text:p>0</text:p>
          </table:table-cell>
          <table:table-cell office:value-type="float" office:value="877">
            <text:p>877</text:p>
          </table:table-cell>
        </table:table-row>
        <table:table-row>
          <table:table-cell office:value-type="float" office:value="437">
            <text:p>43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0">
            <text:p>51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41">
            <text:p>74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0">
            <text:p>52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2">
            <text:p>75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1">
            <text:p>54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4">
            <text:p>484</text:p>
          </table:table-cell>
          <table:table-cell office:value-type="float" office:value="0">
            <text:p>0</text:p>
          </table:table-cell>
          <table:table-cell office:value-type="float" office:value="602">
            <text:p>602</text:p>
          </table:table-cell>
        </table:table-row>
        <table:table-row>
          <table:table-cell office:value-type="float" office:value="519">
            <text:p>51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91">
            <text:p>79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78">
            <text:p>77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40">
            <text:p>74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0">
            <text:p>48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49">
            <text:p>64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7">
            <text:p>67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03">
            <text:p>5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9">
            <text:p>46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0">
            <text:p>44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26">
            <text:p>82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45">
            <text:p>64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1">
            <text:p>66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2">
            <text:p>65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7">
            <text:p>48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5">
            <text:p>53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08">
            <text:p>60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05">
            <text:p>5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5">
            <text:p>53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13">
            <text:p>7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8">
            <text:p>62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77">
            <text:p>47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49">
            <text:p>84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5">
            <text:p>59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4">
            <text:p>81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80">
            <text:p>880</text:p>
          </table:table-cell>
          <table:table-cell office:value-type="float" office:value="0">
            <text:p>0</text:p>
          </table:table-cell>
          <table:table-cell office:value-type="float" office:value="887">
            <text:p>887</text:p>
          </table:table-cell>
        </table:table-row>
        <table:table-row>
          <table:table-cell office:value-type="float" office:value="523">
            <text:p>52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09">
            <text:p>80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3">
            <text:p>65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35">
            <text:p>43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8">
            <text:p>51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1">
            <text:p>81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90">
            <text:p>79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5">
            <text:p>59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8">
            <text:p>51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0">
            <text:p>45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0">
            <text:p>44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05">
            <text:p>5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25">
            <text:p>62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35">
            <text:p>73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70">
            <text:p>47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14">
            <text:p>81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92">
            <text:p>49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35">
            <text:p>63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83">
            <text:p>88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50">
            <text:p>75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76">
            <text:p>67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51">
            <text:p>65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81">
            <text:p>581</text:p>
          </table:table-cell>
          <table:table-cell office:value-type="float" office:value="0">
            <text:p>0</text:p>
          </table:table-cell>
          <table:table-cell office:value-type="float" office:value="883">
            <text:p>883</text:p>
          </table:table-cell>
        </table:table-row>
        <table:table-row>
          <table:table-cell office:value-type="float" office:value="840">
            <text:p>84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5">
            <text:p>46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77">
            <text:p>877</text:p>
          </table:table-cell>
          <table:table-cell office:value-type="float" office:value="0">
            <text:p>0</text:p>
          </table:table-cell>
          <table:table-cell office:value-type="float" office:value="895">
            <text:p>895</text:p>
          </table:table-cell>
        </table:table-row>
        <table:table-row>
          <table:table-cell office:value-type="float" office:value="459">
            <text:p>45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70">
            <text:p>770</text:p>
          </table:table-cell>
          <table:table-cell office:value-type="float" office:value="0">
            <text:p>0</text:p>
          </table:table-cell>
          <table:table-cell office:value-type="float" office:value="895">
            <text:p>895</text:p>
          </table:table-cell>
        </table:table-row>
        <table:table-row>
          <table:table-cell office:value-type="float" office:value="689">
            <text:p>68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61">
            <text:p>66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94">
            <text:p>69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7">
            <text:p>54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93">
            <text:p>69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59">
            <text:p>55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56">
            <text:p>85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00">
            <text:p>80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3">
            <text:p>5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96">
            <text:p>79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3">
            <text:p>543</text:p>
          </table:table-cell>
          <table:table-cell office:value-type="float" office:value="0">
            <text:p>0</text:p>
          </table:table-cell>
          <table:table-cell office:value-type="float" office:value="737">
            <text:p>737</text:p>
          </table:table-cell>
        </table:table-row>
        <table:table-row>
          <table:table-cell office:value-type="float" office:value="686">
            <text:p>68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4">
            <text:p>54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4">
            <text:p>53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06">
            <text:p>50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5">
            <text:p>5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707">
            <text:p>70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69">
            <text:p>46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1">
            <text:p>511</text:p>
          </table:table-cell>
          <table:table-cell office:value-type="float" office:value="0">
            <text:p>0</text:p>
          </table:table-cell>
          <table:table-cell office:value-type="float" office:value="890">
            <text:p>890</text:p>
          </table:table-cell>
        </table:table-row>
        <table:table-row>
          <table:table-cell office:value-type="float" office:value="841">
            <text:p>84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8">
            <text:p>528</text:p>
          </table:table-cell>
          <table:table-cell office:value-type="float" office:value="0">
            <text:p>0</text:p>
          </table:table-cell>
          <table:table-cell office:value-type="float" office:value="536">
            <text:p>536</text:p>
          </table:table-cell>
        </table:table-row>
        <table:table-row>
          <table:table-cell office:value-type="float" office:value="746">
            <text:p>7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6">
            <text:p>48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01">
            <text:p>8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26">
            <text:p>52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43">
            <text:p>54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67">
            <text:p>56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830">
            <text:p>83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92">
            <text:p>59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89">
            <text:p>68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8">
            <text:p>48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632">
            <text:p>63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84">
            <text:p>48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37">
            <text:p>53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58">
            <text:p>45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19">
            <text:p>519</text:p>
          </table:table-cell>
          <table:table-cell office:value-type="float" office:value="0">
            <text:p>0</text:p>
          </table:table-cell>
          <table:table-cell office:value-type="float" office:value="783">
            <text:p>783</text:p>
          </table:table-cell>
        </table:table-row>
        <table:table-row>
          <table:table-cell office:value-type="float" office:value="755">
            <text:p>75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446">
            <text:p>4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>
          <table:table-cell office:value-type="float" office:value="584">
            <text:p>58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</table:table>
    </office:spreadsheet>
  </office:body>
</office:document-content>
</file>